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text-properties officeooo:paragraph-rsid="001e6665"/>
    </style:style>
    <style:style style:name="P2" style:family="paragraph" style:parent-style-name="Text_20_body">
      <style:paragraph-properties fo:text-align="center" style:justify-single-word="false"/>
      <style:text-properties officeooo:paragraph-rsid="001e6665"/>
    </style:style>
    <style:style style:name="T1" style:family="text">
      <style:text-properties officeooo:rsid="002044c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Strong_20_Emphasis">NOMINA DEL MEDICO COMPETENTE</text:span></text:p>
      <text:p text:style-name="P1"><text:line-break/>(ai sensi degli artt. 18, 25, 38, 39 e 41 del D.Lgs. 9 aprile 2008, n. 81 e s.m.i.)</text:p>
      <text:p text:style-name="Text_20_body"><text:span text:style-name="Strong_20_Emphasis">MB PROJECT S.R.L.</text:span><text:line-break/>Via Bachelet, 1 – 35020 Saonara (PD)<text:line-break/>Tel. 388 3979493<text:line-break/>E-mail: <text:a xlink:type="simple" xlink:href="mailto:mbproject.srl@gmail.com" text:style-name="Internet_20_link" text:visited-style-name="Visited_20_Internet_20_Link">mbproject.srl@gmail.com</text:a></text:p>
      <text:p text:style-name="Text_20_body"/>
      <text:p text:style-name="Text_20_body"/>
      <text:p text:style-name="Text_20_body">Il sottoscritto <text:span text:style-name="Strong_20_Emphasis">Biasion Michael</text:span>, in qualità di <text:span text:style-name="Strong_20_Emphasis">Datore di Lavoro</text:span> della <text:span text:style-name="Strong_20_Emphasis">MB PROJECT S.R.L.</text:span>,</text:p>
      <text:p text:style-name="Text_20_body"><text:span text:style-name="Strong_20_Emphasis">NOMINA</text:span></text:p>
      <text:p text:style-name="Text_20_body">il Dott. <text:span text:style-name="Strong_20_Emphasis">Giacomo Di Masi</text:span>, in possesso dei requisiti previsti dall'art. 38 del D.Lgs. 81/2008, quale <text:span text:style-name="Strong_20_Emphasis">Medico Competente</text:span> dell'azienda.</text:p>
      <text:p text:style-name="Text_20_body">Il Medico Competente svolgerà i compiti previsti dagli artt. 25 e 41 del D.Lgs. 81/2008 e s.m.i., collaborando con il Datore di Lavoro e con il Servizio di Prevenzione e Protezione alla valutazione dei rischi, all'organizzazione della sorveglianza sanitaria, all'istituzione e aggiornamento delle cartelle sanitarie e di rischio, all'effettuazione delle visite mediche previste dalla normativa vigente e a ogni altra attività di competenza.</text:p>
      <text:p text:style-name="Text_20_body">La presente nomina decorre dalla data della sottoscrizione ed è valida fino a revoca o sostituzione.</text:p>
      <text:p text:style-name="Text_20_body">Saonara (PD), <text:span text:style-name="T1">06/08/2025</text:span></text:p>
      <text:p text:style-name="Text_20_body"><text:span text:style-name="Strong_20_Emphasis">Il Datore di Lavoro</text:span><text:line-break/>Biasion Michael</text:p>
      <text:p text:style-name="Horizontal_20_Line"/>
      <text:p text:style-name="Text_20_body"><text:span text:style-name="Strong_20_Emphasis">Per accettazione</text:span></text:p>
      <text:p text:style-name="Text_20_body">Il Medico Competente<text:line-break/>Dott. Giacomo Di Masi</text:p>
      <text:p text:style-name="Horizontal_20_Line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08T16:37:51.033000000</meta:creation-date>
    <dc:date>2026-07-08T16:38:49.167000000</dc:date>
    <meta:editing-duration>PT57S</meta:editing-duration>
    <meta:editing-cycles>3</meta:editing-cycles>
    <meta:generator>LibreOffice/24.2.0.3$Windows_X86_64 LibreOffice_project/da48488a73ddd66ea24cf16bbc4f7b9c08e9bea1</meta:generator>
    <meta:document-statistic meta:table-count="0" meta:image-count="0" meta:object-count="0" meta:page-count="1" meta:paragraph-count="12" meta:word-count="168" meta:character-count="1097" meta:non-whitespace-character-count="939"/>
  </office:meta>
</office:document-meta>
</file>